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ettings.xml" manifest:media-type="text/xml"/>
  <manifest:file-entry manifest:full-path="meta.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pleSystemUIFont" svg:font-family="AppleSystemUIFont"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ourier New" svg:font-family="'Courier New'" style:font-family-generic="modern" style:font-pitch="fixed"/>
    <style:font-face style:name="DejaVu Sans" svg:font-family="'DejaVu Sans'" style:font-pitch="variable"/>
    <style:font-face style:name="Droid Sans" svg:font-family="'Droid Sans'" style:font-family-generic="system"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Hindi" svg:font-family="'Lohit Hindi'" style:font-family-generic="system" style:font-pitch="variable"/>
    <style:font-face style:name="Songti SC" svg:font-family="'Songti SC'" style:font-family-generic="system" style:font-pitch="variable"/>
    <style:font-face style:name="StarSymbol" svg:font-family="StarSymbol, 'Arial Unicode MS'"/>
    <style:font-face style:name="Times New Roman" svg:font-family="'Times New Roman'" style:font-family-generic="roman" style:font-pitch="variable"/>
  </office:font-face-decls>
  <office:automatic-styles>
    <style:style style:name="Table2" style:family="table">
      <style:table-properties style:width="19.098cm" fo:margin-left="0cm" table:align="left" style:writing-mode="lr-tb"/>
    </style:style>
    <style:style style:name="Table2.A" style:family="table-column">
      <style:table-column-properties style:column-width="9.523cm"/>
    </style:style>
    <style:style style:name="Table2.B" style:family="table-column">
      <style:table-column-properties style:column-width="9.574cm"/>
    </style:style>
    <style:style style:name="Table2.1" style:family="table-row">
      <style:table-row-properties fo:keep-together="auto"/>
    </style:style>
    <style:style style:name="Table2.A1" style:family="table-cell">
      <style:table-cell-properties style:vertical-align="top" fo:padding="0.097cm" fo:border="none" style:writing-mode="lr-tb"/>
    </style:style>
    <style:style style:name="P1" style:family="paragraph" style:parent-style-name="Standard" style:master-page-name="Standard">
      <style:paragraph-properties style:page-number="auto"/>
      <style:text-properties fo:language="en" fo:country="US" officeooo:rsid="004be054" officeooo:paragraph-rsid="00665df9" style:language-asian="zxx" style:country-asian="none" style:language-complex="zxx" style:country-complex="none"/>
    </style:style>
    <style:style style:name="P2" style:family="paragraph" style:parent-style-name="Standard">
      <style:text-properties fo:language="en" fo:country="US" officeooo:rsid="004be054" officeooo:paragraph-rsid="00665df9" style:language-asian="zxx" style:country-asian="none" style:language-complex="zxx" style:country-complex="none"/>
    </style:style>
    <style:style style:name="P3" style:family="paragraph" style:parent-style-name="Standard">
      <style:text-properties fo:language="en" fo:country="US" officeooo:paragraph-rsid="00665df9" style:language-asian="zxx" style:country-asian="none" style:language-complex="zxx" style:country-complex="none"/>
    </style:style>
    <style:style style:name="P4" style:family="paragraph" style:parent-style-name="Standard">
      <style:text-properties officeooo:paragraph-rsid="00665df9"/>
    </style:style>
    <style:style style:name="P5" style:family="paragraph" style:parent-style-name="Standard">
      <style:text-properties fo:font-size="12pt" fo:language="en" fo:country="US" officeooo:paragraph-rsid="00665df9" style:font-size-asian="12pt" style:language-asian="zxx" style:country-asian="none" style:font-size-complex="12pt" style:language-complex="zxx" style:country-complex="none"/>
    </style:style>
    <style:style style:name="P6" style:family="paragraph" style:parent-style-name="Standard">
      <style:text-properties fo:font-size="12pt" officeooo:paragraph-rsid="00665df9" style:font-size-asian="12pt" style:font-size-complex="12pt"/>
    </style:style>
    <style:style style:name="P7" style:family="paragraph" style:parent-style-name="Standard">
      <style:text-properties style:use-window-font-color="true" loext:opacity="0%" style:font-name="AppleSystemUIFont" fo:font-size="12pt" style:font-size-asian="12pt" style:font-size-complex="12pt"/>
    </style:style>
    <style:style style:name="P8" style:family="paragraph" style:parent-style-name="Standard">
      <style:text-properties fo:font-size="12pt" style:font-size-asian="12pt" style:font-size-complex="12pt"/>
    </style:style>
    <style:style style:name="P9" style:family="paragraph" style:parent-style-name="Standard">
      <style:paragraph-properties fo:break-before="page"/>
      <style:text-properties officeooo:rsid="00683a41" officeooo:paragraph-rsid="006a0ac2"/>
    </style:style>
    <style:style style:name="P10" style:family="paragraph" style:parent-style-name="Standard">
      <style:text-properties fo:font-size="11pt" officeooo:rsid="00683a41" officeooo:paragraph-rsid="006a0ac2" style:font-size-asian="11pt" style:font-size-complex="11pt"/>
    </style:style>
    <style:style style:name="P11" style:family="paragraph" style:parent-style-name="Section_20_-_20_Header">
      <style:text-properties fo:font-size="12pt" officeooo:paragraph-rsid="006b4d13" style:font-size-asian="12pt" style:font-size-complex="12pt"/>
    </style:style>
    <style:style style:name="P12" style:family="paragraph" style:parent-style-name="Experience_20_-_20_Description">
      <style:text-properties officeooo:paragraph-rsid="006b4d13"/>
    </style:style>
    <style:style style:name="P13" style:family="paragraph" style:parent-style-name="Section_20_-_20_Header">
      <style:text-properties fo:language="en" fo:country="US" officeooo:paragraph-rsid="0028ecb5" style:language-asian="zxx" style:country-asian="none" style:language-complex="zxx" style:country-complex="none"/>
    </style:style>
    <style:style style:name="P14" style:family="paragraph" style:parent-style-name="Experience_20_-_20_Header">
      <style:text-properties fo:language="en" fo:country="US" fo:font-weight="bold" officeooo:rsid="002fb29c" officeooo:paragraph-rsid="003e0ee2" style:language-asian="zxx" style:country-asian="none" style:font-weight-asian="bold" style:language-complex="zxx" style:country-complex="none" style:font-weight-complex="bold"/>
    </style:style>
    <style:style style:name="P15" style:family="paragraph" style:parent-style-name="Experience_20_-_20_Location">
      <style:text-properties fo:language="en" fo:country="US" officeooo:paragraph-rsid="003c8c47" style:language-asian="zxx" style:country-asian="none" style:language-complex="zxx" style:country-complex="none"/>
    </style:style>
    <style:style style:name="P16" style:family="paragraph" style:parent-style-name="Experience_20_-_20_List" style:list-style-name="List_20_1" style:master-page-name="">
      <loext:graphic-properties draw:fill="none" draw:fill-color="#cfe7f5"/>
      <style:paragraph-properties fo:margin-left="0.801cm" fo:margin-right="0cm" fo:margin-top="0.049cm" fo:margin-bottom="0cm" style:contextual-spacing="false" fo:orphans="0" fo:widows="0" fo:hyphenation-ladder-count="no-limit" fo:hyphenation-keep="auto" loext:hyphenation-keep-type="column" fo:text-indent="-0.3cm" style:auto-text-indent="false" style:page-number="auto" fo:background-color="transparent" style:text-autospace="ideograph-alpha" style:punctuation-wrap="hanging" style:line-break="strict" style:writing-mode="lr-tb">
        <style:tab-stops>
          <style:tab-stop style:position="0.799cm"/>
        </style:tab-stops>
      </style:paragraph-properties>
      <style:text-properties fo:font-size="10pt" officeooo:paragraph-rsid="0076b2a8"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7" style:family="paragraph" style:parent-style-name="Experience_20_-_20_List" style:list-style-name="List_20_1">
      <loext:graphic-properties draw:fill="none" draw:fill-color="#cfe7f5"/>
      <style:paragraph-properties fo:margin-left="0.801cm" fo:margin-right="0cm" fo:margin-top="0.049cm" fo:margin-bottom="0cm" style:contextual-spacing="false" fo:orphans="0" fo:widows="0" fo:hyphenation-ladder-count="no-limit" fo:hyphenation-keep="auto" loext:hyphenation-keep-type="column" fo:text-indent="-0.3cm" style:auto-text-indent="false" fo:background-color="transparent" style:text-autospace="ideograph-alpha" style:punctuation-wrap="hanging" style:line-break="strict" style:writing-mode="lr-tb">
        <style:tab-stops>
          <style:tab-stop style:position="0.799cm"/>
        </style:tab-stops>
      </style:paragraph-properties>
      <style:text-properties fo:font-size="10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8" style:family="paragraph" style:parent-style-name="Experience_20_-_20_List" style:list-style-name="List_20_1">
      <loext:graphic-properties draw:fill="none" draw:fill-color="#cfe7f5"/>
      <style:paragraph-properties fo:margin-left="0.801cm" fo:margin-right="0cm" fo:margin-top="0.049cm" fo:margin-bottom="0cm" style:contextual-spacing="false" fo:orphans="0" fo:widows="0" fo:hyphenation-ladder-count="no-limit" fo:hyphenation-keep="auto" loext:hyphenation-keep-type="column" fo:text-indent="-0.3cm" style:auto-text-indent="false" fo:background-color="transparent" style:text-autospace="ideograph-alpha" style:punctuation-wrap="hanging" style:line-break="strict" style:writing-mode="lr-tb">
        <style:tab-stops>
          <style:tab-stop style:position="0.799cm"/>
        </style:tab-stops>
      </style:paragraph-properties>
      <style:text-properties fo:font-size="10pt" officeooo:paragraph-rsid="0076b2a8"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9" style:family="paragraph" style:parent-style-name="Experience_20_-_20_Skill">
      <style:text-properties fo:language="en" fo:country="US" officeooo:paragraph-rsid="003c8c47" style:language-asian="zxx" style:country-asian="none" style:language-complex="zxx" style:country-complex="none"/>
    </style:style>
    <style:style style:name="P20" style:family="paragraph" style:parent-style-name="Experience_20_-_20_Header">
      <style:text-properties fo:language="en" fo:country="US" fo:font-weight="bold" officeooo:rsid="002fb29c" officeooo:paragraph-rsid="003c8c47" style:language-asian="zxx" style:country-asian="none" style:font-weight-asian="bold" style:language-complex="zxx" style:country-complex="none" style:font-weight-complex="bold"/>
    </style:style>
    <style:style style:name="P21" style:family="paragraph" style:parent-style-name="Experience_20_-_20_Location">
      <style:text-properties fo:font-size="10pt" fo:language="en" fo:country="US" officeooo:paragraph-rsid="003c8c47" style:font-size-asian="10pt" style:language-asian="zxx" style:country-asian="none" style:font-size-complex="10pt" style:language-complex="zxx" style:country-complex="none"/>
    </style:style>
    <style:style style:name="P22" style:family="paragraph" style:parent-style-name="Experience_20_-_20_List" style:list-style-name="List_20_1">
      <style:paragraph-properties fo:margin-left="0.801cm" fo:text-indent="-0.3cm" style:auto-text-indent="false">
        <style:tab-stops>
          <style:tab-stop style:position="0.799cm"/>
        </style:tab-stops>
      </style:paragraph-properties>
      <style:text-properties style:use-window-font-color="true" loext:opacity="0%" style:font-name="Times New Roman" fo:font-size="10pt" fo:language="en" fo:country="GB" officeooo:paragraph-rsid="0076b2a8" style:letter-kerning="true" style:font-name-asian="DejaVu Sans" style:font-size-asian="10pt" style:language-asian="zxx" style:country-asian="none" style:font-name-complex="DejaVu Sans" style:font-size-complex="10pt" style:language-complex="zxx" style:country-complex="none"/>
    </style:style>
    <style:style style:name="P23" style:family="paragraph" style:parent-style-name="Experience_20_-_20_Skill">
      <style:text-properties fo:language="en" fo:country="US" officeooo:paragraph-rsid="00751d3f" style:language-asian="zxx" style:country-asian="none" style:language-complex="zxx" style:country-complex="none"/>
    </style:style>
    <style:style style:name="P24" style:family="paragraph" style:parent-style-name="Experience_20_-_20_Header">
      <style:text-properties fo:language="en" fo:country="US" fo:font-weight="bold" officeooo:rsid="0049ace1" officeooo:paragraph-rsid="0071d14c" style:language-asian="zxx" style:country-asian="none" style:font-weight-asian="bold" style:language-complex="zxx" style:country-complex="none" style:font-weight-complex="bold"/>
    </style:style>
    <style:style style:name="P25" style:family="paragraph" style:parent-style-name="Experience_20_-_20_Location">
      <style:text-properties officeooo:paragraph-rsid="0047f3c4"/>
    </style:style>
    <style:style style:name="P26" style:family="paragraph" style:parent-style-name="Experience_20_-_20_List" style:list-style-name="List_20_1" style:master-page-name="">
      <style:paragraph-properties fo:margin-left="0.801cm" fo:text-indent="-0.3cm" style:auto-text-indent="false" style:page-number="auto">
        <style:tab-stops>
          <style:tab-stop style:position="0.799cm"/>
        </style:tab-stops>
      </style:paragraph-properties>
      <style:text-properties style:use-window-font-color="true" loext:opacity="0%" style:font-name="Times New Roman" fo:font-size="10pt" fo:language="en" fo:country="GB" style:letter-kerning="true" style:font-name-asian="DejaVu Sans" style:font-size-asian="10pt" style:language-asian="zxx" style:country-asian="none" style:font-name-complex="DejaVu Sans" style:font-size-complex="10pt" style:language-complex="zxx" style:country-complex="none"/>
    </style:style>
    <style:style style:name="P27" style:family="paragraph" style:parent-style-name="Experience_20_-_20_List" style:list-style-name="List_20_1">
      <style:paragraph-properties fo:margin-left="0.801cm" fo:text-indent="-0.3cm" style:auto-text-indent="false">
        <style:tab-stops>
          <style:tab-stop style:position="0.799cm"/>
        </style:tab-stops>
      </style:paragraph-properties>
      <style:text-properties style:use-window-font-color="true" loext:opacity="0%" style:font-name="Times New Roman" fo:font-size="10pt" fo:language="en" fo:country="GB" style:letter-kerning="true" style:font-name-asian="DejaVu Sans" style:font-size-asian="10pt" style:language-asian="zxx" style:country-asian="none" style:font-name-complex="DejaVu Sans" style:font-size-complex="10pt" style:language-complex="zxx" style:country-complex="none"/>
    </style:style>
    <style:style style:name="P28" style:family="paragraph" style:parent-style-name="Experience_20_-_20_List" style:list-style-name="List_20_1">
      <style:paragraph-properties fo:margin-left="0.801cm" fo:text-indent="-0.3cm" style:auto-text-indent="false">
        <style:tab-stops>
          <style:tab-stop style:position="0.799cm"/>
        </style:tab-stops>
      </style:paragraph-properties>
      <style:text-properties style:use-window-font-color="true" loext:opacity="0%" style:font-name="Times New Roman" fo:font-size="10pt" fo:language="en" fo:country="GB" officeooo:paragraph-rsid="007761f6" style:letter-kerning="true" style:font-name-asian="DejaVu Sans" style:font-size-asian="10pt" style:language-asian="zxx" style:country-asian="none" style:font-name-complex="DejaVu Sans" style:font-size-complex="10pt" style:language-complex="zxx" style:country-complex="none"/>
    </style:style>
    <style:style style:name="P29" style:family="paragraph" style:parent-style-name="Experience_20_-_20_Skill">
      <style:text-properties fo:language="en" fo:country="US" officeooo:paragraph-rsid="0047f3c4" style:language-asian="zxx" style:country-asian="none" style:language-complex="zxx" style:country-complex="none"/>
    </style:style>
    <style:style style:name="P30" style:family="paragraph" style:parent-style-name="Experience_20_-_20_Header">
      <style:text-properties fo:language="en" fo:country="US" fo:font-weight="bold" officeooo:paragraph-rsid="0047f3c4" style:language-asian="zxx" style:country-asian="none" style:font-weight-asian="bold" style:language-complex="zxx" style:country-complex="none" style:font-weight-complex="bold"/>
    </style:style>
    <style:style style:name="P31" style:family="paragraph" style:parent-style-name="Experience_20_-_20_Location">
      <style:text-properties fo:font-variant="normal" fo:text-transform="none" fo:font-size="10pt" fo:language="en" fo:country="US" fo:font-weight="normal" style:font-size-asian="10pt" style:language-asian="zxx" style:country-asian="none" style:font-weight-asian="normal" style:font-size-complex="10pt" style:language-complex="zxx" style:country-complex="none" style:font-weight-complex="normal"/>
    </style:style>
    <style:style style:name="P32" style:family="paragraph" style:parent-style-name="Experience_20_-_20_Skill">
      <style:text-properties fo:language="en" fo:country="US" fo:font-style="normal" fo:font-weight="bold" style:language-asian="zxx" style:country-asian="none" style:font-style-asian="normal" style:font-weight-asian="bold" style:language-complex="zxx" style:country-complex="none" style:font-style-complex="normal" style:font-weight-complex="bold"/>
    </style:style>
    <style:style style:name="P33" style:family="paragraph" style:parent-style-name="Experience_20_-_20_Header">
      <style:text-properties fo:language="en" fo:country="US" fo:font-weight="bold" style:language-asian="zxx" style:country-asian="none" style:font-weight-asian="bold" style:language-complex="zxx" style:country-complex="none" style:font-weight-complex="bold"/>
    </style:style>
    <style:style style:name="P34" style:family="paragraph" style:parent-style-name="Experience_20_-_20_Skill">
      <style:text-properties fo:language="en" fo:country="US" fo:font-style="normal" officeooo:paragraph-rsid="006a67b1" style:language-asian="zxx" style:country-asian="none" style:font-style-asian="normal" style:language-complex="zxx" style:country-complex="none" style:font-style-complex="normal"/>
    </style:style>
    <style:style style:name="P35" style:family="paragraph" style:parent-style-name="Experience_20_-_20_Header">
      <style:text-properties fo:language="en" fo:country="US" fo:font-weight="bold" officeooo:paragraph-rsid="006ff4ee" style:language-asian="zxx" style:country-asian="none" style:font-weight-asian="bold" style:language-complex="zxx" style:country-complex="none" style:font-weight-complex="bold"/>
    </style:style>
    <style:style style:name="P36" style:family="paragraph" style:parent-style-name="Experience_20_-_20_Location">
      <style:text-properties fo:font-variant="normal" fo:text-transform="none" fo:font-size="10pt" fo:language="en" fo:country="US" fo:font-weight="normal" officeooo:paragraph-rsid="006ff4ee" style:font-size-asian="10pt" style:language-asian="zxx" style:country-asian="none" style:font-weight-asian="normal" style:font-size-complex="10pt" style:language-complex="zxx" style:country-complex="none" style:font-weight-complex="normal"/>
    </style:style>
    <style:style style:name="P37" style:family="paragraph" style:parent-style-name="Experience_20_-_20_List" style:list-style-name="List_20_1">
      <style:paragraph-properties fo:margin-left="0.801cm" fo:text-indent="-0.3cm" style:auto-text-indent="false">
        <style:tab-stops>
          <style:tab-stop style:position="0.799cm"/>
        </style:tab-stops>
      </style:paragraph-properties>
      <style:text-properties style:use-window-font-color="true" loext:opacity="0%" style:font-name="Times New Roman" fo:font-size="10pt" fo:language="en" fo:country="GB" officeooo:paragraph-rsid="006ff4ee" style:letter-kerning="true" style:font-name-asian="DejaVu Sans" style:font-size-asian="10pt" style:language-asian="zxx" style:country-asian="none" style:font-name-complex="DejaVu Sans" style:font-size-complex="10pt" style:language-complex="zxx" style:country-complex="none"/>
    </style:style>
    <style:style style:name="P38" style:family="paragraph" style:parent-style-name="Experience_20_-_20_Skill">
      <style:text-properties fo:language="en" fo:country="US" fo:font-style="normal" officeooo:paragraph-rsid="006ff4ee" style:language-asian="zxx" style:country-asian="none" style:font-style-asian="normal" style:language-complex="zxx" style:country-complex="none" style:font-style-complex="normal"/>
    </style:style>
    <style:style style:name="P39" style:family="paragraph" style:parent-style-name="Section_20_-_20_Header">
      <style:text-properties fo:language="en" fo:country="US" officeooo:paragraph-rsid="006b4d13" style:language-asian="zxx" style:country-asian="none" style:language-complex="zxx" style:country-complex="none"/>
    </style:style>
    <style:style style:name="P40" style:family="paragraph" style:parent-style-name="Experience_20_-_20_Header">
      <style:text-properties fo:language="en" fo:country="US" officeooo:paragraph-rsid="006b4d13" style:language-asian="zxx" style:country-asian="none" style:language-complex="zxx" style:country-complex="none"/>
    </style:style>
    <style:style style:name="P41" style:family="paragraph" style:parent-style-name="Experience_20_-_20_Sub-Description">
      <style:text-properties fo:language="en" fo:country="US" officeooo:paragraph-rsid="006b4d13" style:language-asian="zxx" style:country-asian="none" style:language-complex="zxx" style:country-complex="none"/>
    </style:style>
    <style:style style:name="P42" style:family="paragraph" style:parent-style-name="Section_20_-_20_Header">
      <style:text-properties fo:language="en" fo:country="US" officeooo:rsid="0028ecb5" officeooo:paragraph-rsid="006b4d13" style:language-asian="zxx" style:country-asian="none" style:language-complex="zxx" style:country-complex="none"/>
    </style:style>
    <style:style style:name="P43" style:family="paragraph" style:parent-style-name="Experience_20_-_20_Header">
      <style:text-properties officeooo:paragraph-rsid="006b4d13"/>
    </style:style>
    <style:style style:name="P44" style:family="paragraph" style:parent-style-name="WorkSample_20_-_20_List" style:list-style-name="L1">
      <style:text-properties officeooo:paragraph-rsid="006c398b"/>
    </style:style>
    <style:style style:name="P45" style:family="paragraph" style:parent-style-name="WorkSample_20_-_20_List" style:list-style-name="L2">
      <style:text-properties officeooo:paragraph-rsid="006b4d13"/>
    </style:style>
    <style:style style:name="P46" style:family="paragraph" style:parent-style-name="WorkSample_20_-_20_List" style:list-style-name="L2">
      <style:text-properties fo:font-size="11pt" officeooo:rsid="002a8262" officeooo:paragraph-rsid="006e2ce4" style:font-size-asian="11pt" style:font-size-complex="11pt"/>
    </style:style>
    <style:style style:name="P47" style:family="paragraph" style:parent-style-name="WorkSample_20_-_20_List" style:list-style-name="L3">
      <style:text-properties officeooo:paragraph-rsid="006e2ce4"/>
    </style:style>
    <style:style style:name="P48" style:family="paragraph" style:parent-style-name="WorkSample_20_-_20_List" style:list-style-name="L3">
      <style:text-properties fo:font-size="11pt" officeooo:paragraph-rsid="006e2ce4" style:font-size-asian="11pt" style:font-size-complex="11pt"/>
    </style:style>
    <style:style style:name="P49" style:family="paragraph" style:parent-style-name="Experience_20_-_20_Sub-Description">
      <style:paragraph-properties fo:margin-left="0cm" fo:margin-right="0cm" fo:text-indent="0cm" style:auto-text-indent="false"/>
      <style:text-properties fo:language="en" fo:country="US" officeooo:paragraph-rsid="006b4d13" style:language-asian="zxx" style:country-asian="none" style:language-complex="zxx" style:country-complex="none"/>
    </style:style>
    <style:style style:name="P50" style:family="paragraph" style:parent-style-name="Experience_20_-_20_Sub-Description">
      <style:paragraph-properties fo:margin-left="0cm" fo:margin-right="0cm" fo:text-indent="0cm" style:auto-text-indent="false"/>
      <style:text-properties fo:language="en" fo:country="US" fo:font-weight="bold" officeooo:paragraph-rsid="006b4d13" style:language-asian="zxx" style:country-asian="none" style:font-weight-asian="bold" style:language-complex="zxx" style:country-complex="none" style:font-weight-complex="bold"/>
    </style:style>
    <style:style style:name="P51" style:family="paragraph" style:parent-style-name="Experience_20_-_20_Sub-Description">
      <style:paragraph-properties fo:margin-left="0cm" fo:margin-right="0cm" fo:text-indent="0cm" style:auto-text-indent="false"/>
      <style:text-properties officeooo:paragraph-rsid="006b4d13"/>
    </style:style>
    <style:style style:name="P52" style:family="paragraph" style:parent-style-name="Experience_20_-_20_Sub-Description">
      <style:paragraph-properties fo:margin-left="0cm" fo:margin-right="0cm" fo:text-indent="0cm" style:auto-text-indent="false"/>
      <style:text-properties fo:font-weight="bold" officeooo:paragraph-rsid="006b4d13" style:font-weight-asian="bold" style:font-weight-complex="bold"/>
    </style:style>
    <style:style style:name="P53" style:family="paragraph" style:parent-style-name="Experience_20_-_20_Sub-Description">
      <style:paragraph-properties fo:margin-left="0cm" fo:margin-right="0cm" fo:text-indent="0cm" style:auto-text-indent="false"/>
      <style:text-properties fo:font-size="6pt" fo:language="en" fo:country="US" officeooo:paragraph-rsid="006b4d13" style:font-size-asian="5.25pt" style:language-asian="zxx" style:country-asian="none" style:font-size-complex="6pt" style:language-complex="zxx" style:country-complex="none"/>
    </style:style>
    <style:style style:name="P54" style:family="paragraph" style:parent-style-name="Table_20_Contents">
      <style:text-properties fo:font-size="11pt" fo:language="en" fo:country="US" fo:font-weight="bold" officeooo:paragraph-rsid="006b4d13" style:font-size-asian="11pt" style:language-asian="zxx" style:country-asian="none" style:font-weight-asian="bold" style:font-size-complex="14pt" style:language-complex="zxx" style:country-complex="none" style:font-weight-complex="bold"/>
    </style:style>
    <style:style style:name="P55" style:family="paragraph" style:parent-style-name="Table_20_Contents">
      <style:text-properties fo:font-size="11pt" fo:language="en" fo:country="US" officeooo:paragraph-rsid="006b4d13" style:font-size-asian="11pt" style:language-asian="zxx" style:country-asian="none" style:font-size-complex="14pt" style:language-complex="zxx" style:country-complex="none"/>
    </style:style>
    <style:style style:name="P56" style:family="paragraph" style:parent-style-name="Experience_20_-_20_Sub-Description">
      <style:paragraph-properties fo:margin-left="0cm" fo:margin-right="0cm" fo:text-indent="0cm" style:auto-text-indent="false"/>
      <style:text-properties fo:font-size="2pt" fo:language="en" fo:country="US" officeooo:paragraph-rsid="006b4d13" style:font-size-asian="1.75pt" style:language-asian="zxx" style:country-asian="none" style:font-size-complex="2pt" style:language-complex="zxx" style:country-complex="none"/>
    </style:style>
    <style:style style:name="P57" style:family="paragraph" style:parent-style-name="Section_20_-_20_Header">
      <style:text-properties fo:font-size="2pt" fo:language="en" fo:country="US" officeooo:paragraph-rsid="006b4d13" style:font-size-asian="1.75pt" style:language-asian="zxx" style:country-asian="none" style:font-size-complex="2pt" style:language-complex="zxx" style:country-complex="none"/>
    </style:style>
    <style:style style:name="T1" style:family="text">
      <style:text-properties officeooo:rsid="006a67b1"/>
    </style:style>
    <style:style style:name="T2" style:family="text">
      <style:text-properties fo:language="en" fo:country="US" style:font-name-asian="Times New Roman" style:language-asian="zxx" style:country-asian="none" style:font-name-complex="Times New Roman" style:language-complex="zxx" style:country-complex="none"/>
    </style:style>
    <style:style style:name="T3" style:family="text">
      <style:text-properties fo:language="en" fo:country="US" style:language-asian="zxx" style:country-asian="none" style:language-complex="zxx" style:country-complex="none"/>
    </style:style>
    <style:style style:name="T4" style:family="text">
      <style:text-properties style:use-window-font-color="true" loext:opacity="0%" style:font-name="AppleSystemUIFont" fo:font-weight="bold" style:font-weight-asian="bold" style:font-weight-complex="bold"/>
    </style:style>
    <style:style style:name="T5" style:family="text">
      <style:text-properties style:use-window-font-color="true" loext:opacity="0%" style:font-name="AppleSystemUIFont" fo:font-weight="normal" style:font-weight-asian="normal" style:font-weight-complex="normal"/>
    </style:style>
    <style:style style:name="T6" style:family="text">
      <style:text-properties style:use-window-font-color="true" loext:opacity="0%" style:font-name="AppleSystemUIFont" fo:font-weight="normal" officeooo:rsid="006a4e4d" style:font-weight-asian="normal" style:font-weight-complex="normal"/>
    </style:style>
    <style:style style:name="T7" style:family="text">
      <style:text-properties style:use-window-font-color="true" loext:opacity="0%" style:font-name="AppleSystemUIFont"/>
    </style:style>
    <style:style style:name="T8" style:family="text">
      <style:text-properties style:use-window-font-color="true" loext:opacity="0%" style:font-name="AppleSystemUIFont" fo:font-size="13pt" style:font-size-asian="13pt"/>
    </style:style>
    <style:style style:name="T9" style:family="text">
      <style:text-properties fo:font-size="11pt" officeooo:rsid="006b4d13" style:font-size-asian="11pt" style:font-size-complex="11pt"/>
    </style:style>
    <style:style style:name="T10" style:family="text">
      <style:text-properties fo:font-size="11pt" style:font-size-asian="11pt" style:font-size-complex="11pt"/>
    </style:style>
    <style:style style:name="T11" style:family="text">
      <style:text-properties officeooo:rsid="006b4d13"/>
    </style:style>
    <style:style style:name="T12" style:family="text">
      <style:text-properties officeooo:rsid="003c8c47"/>
    </style:style>
    <style:style style:name="T13" style:family="text">
      <style:text-properties fo:font-style="italic" officeooo:rsid="0044b60d" style:font-style-asian="italic" style:font-style-complex="italic"/>
    </style:style>
    <style:style style:name="T14" style:family="text">
      <style:text-properties fo:font-style="italic" officeooo:rsid="003e0ee2" style:font-style-asian="italic" style:font-style-complex="italic"/>
    </style:style>
    <style:style style:name="T15" style:family="text">
      <style:text-properties fo:font-style="italic" officeooo:rsid="003c8c47" style:font-style-asian="italic" style:font-style-complex="italic"/>
    </style:style>
    <style:style style:name="T16" style:family="text">
      <style:text-properties fo:font-variant="normal" fo:text-transform="none" fo:font-size="10pt" fo:font-weight="normal" officeooo:rsid="0044b60d" style:font-size-asian="10pt" style:font-weight-asian="normal" style:font-size-complex="10pt" style:font-weight-complex="normal"/>
    </style:style>
    <style:style style:name="T17" style:family="text">
      <style:text-properties fo:font-variant="normal" fo:text-transform="none" fo:font-size="10pt" fo:font-weight="normal" style:font-size-asian="10pt" style:font-weight-asian="normal" style:font-size-complex="10pt" style:font-weight-complex="normal"/>
    </style:style>
    <style:style style:name="T18" style:family="text">
      <style:text-properties fo:font-variant="normal" fo:text-transform="none" fo:font-size="10pt" fo:font-weight="normal" officeooo:rsid="003c8c47" style:font-size-asian="10pt" style:font-weight-asian="normal" style:font-size-complex="10pt" style:font-weight-complex="normal"/>
    </style:style>
    <style:style style:name="T19" style:family="text">
      <style:text-properties fo:font-variant="normal" fo:text-transform="none" fo:font-size="10pt" fo:font-weight="normal" officeooo:rsid="002fb29c" style:font-size-asian="10pt" style:font-weight-asian="normal" style:font-size-complex="10pt" style:font-weight-complex="normal"/>
    </style:style>
    <style:style style:name="T20" style:family="text">
      <style:text-properties fo:font-variant="normal" fo:text-transform="none" fo:font-size="10pt" fo:font-weight="normal" officeooo:rsid="0049ace1" style:font-size-asian="10pt" style:font-weight-asian="normal" style:font-size-complex="10pt" style:font-weight-complex="normal"/>
    </style:style>
    <style:style style:name="T21" style:family="text">
      <style:text-properties officeooo:rsid="0076b2a8"/>
    </style:style>
    <style:style style:name="T22" style:family="text">
      <style:text-properties fo:font-style="normal" style:font-style-asian="normal" style:font-style-complex="normal"/>
    </style:style>
    <style:style style:name="T23" style:family="text">
      <style:text-properties fo:font-style="normal" officeooo:rsid="003ff93c" style:font-style-asian="normal" style:font-style-complex="normal"/>
    </style:style>
    <style:style style:name="T24" style:family="text">
      <style:text-properties fo:font-style="normal" officeooo:rsid="0033624d" style:font-style-asian="normal" style:font-style-complex="normal"/>
    </style:style>
    <style:style style:name="T25" style:family="text">
      <style:text-properties fo:font-style="normal" officeooo:rsid="0064e810" style:font-style-asian="normal" style:font-style-complex="normal"/>
    </style:style>
    <style:style style:name="T26" style:family="text">
      <style:text-properties fo:font-style="normal" officeooo:rsid="001c43c3" style:font-style-asian="normal" style:font-style-complex="normal"/>
    </style:style>
    <style:style style:name="T27" style:family="text">
      <style:text-properties fo:font-style="normal" officeooo:rsid="00751d3f" style:font-style-asian="normal" style:font-style-complex="normal"/>
    </style:style>
    <style:style style:name="T28" style:family="text">
      <style:text-properties fo:font-style="italic" officeooo:rsid="003530c3" style:font-style-asian="italic" style:font-style-complex="italic"/>
    </style:style>
    <style:style style:name="T29" style:family="text">
      <style:text-properties fo:font-style="italic" officeooo:rsid="0037baf8" style:font-style-asian="italic" style:font-style-complex="italic"/>
    </style:style>
    <style:style style:name="T30" style:family="text">
      <style:text-properties fo:font-variant="normal" fo:text-transform="none" fo:font-weight="normal" officeooo:rsid="002fb29c" style:font-weight-asian="normal" style:font-weight-complex="normal"/>
    </style:style>
    <style:style style:name="T31" style:family="text">
      <style:text-properties fo:font-variant="normal" fo:text-transform="none" fo:font-weight="normal" style:font-weight-asian="normal" style:font-weight-complex="normal"/>
    </style:style>
    <style:style style:name="T32" style:family="text">
      <style:text-properties fo:font-variant="normal" fo:text-transform="none" fo:font-weight="normal" officeooo:rsid="003c8c47" style:font-weight-asian="normal" style:font-weight-complex="normal"/>
    </style:style>
    <style:style style:name="T33" style:family="text">
      <style:text-properties fo:font-variant="normal" fo:text-transform="none" fo:font-weight="normal" officeooo:rsid="0049ace1" style:font-weight-asian="normal" style:font-weight-complex="normal"/>
    </style:style>
    <style:style style:name="T34" style:family="text">
      <style:text-properties officeooo:rsid="002fb29c"/>
    </style:style>
    <style:style style:name="T35" style:family="text">
      <style:text-properties fo:font-style="italic" officeooo:rsid="0071d14c" style:font-style-asian="italic" style:font-style-complex="italic"/>
    </style:style>
    <style:style style:name="T36" style:family="text">
      <style:text-properties fo:font-variant="normal" fo:text-transform="none" fo:font-size="10pt" fo:language="en" fo:country="US" fo:font-weight="normal" officeooo:rsid="001c43c3" style:font-size-asian="10pt" style:language-asian="zxx" style:country-asian="none" style:font-weight-asian="normal" style:font-size-complex="10pt" style:language-complex="zxx" style:country-complex="none" style:font-weight-complex="normal"/>
    </style:style>
    <style:style style:name="T37" style:family="text">
      <style:text-properties fo:font-variant="normal" fo:text-transform="none" fo:font-size="10pt" fo:language="en" fo:country="US" fo:font-weight="normal" officeooo:rsid="002d585e" style:font-size-asian="10pt" style:language-asian="zxx" style:country-asian="none" style:font-weight-asian="normal" style:font-size-complex="10pt" style:language-complex="zxx" style:country-complex="none" style:font-weight-complex="normal"/>
    </style:style>
    <style:style style:name="T38" style:family="text">
      <style:text-properties fo:font-variant="normal" fo:text-transform="none" fo:font-size="10pt" fo:language="en" fo:country="US" fo:font-weight="normal" style:font-size-asian="10pt" style:language-asian="zxx" style:country-asian="none" style:font-weight-asian="normal" style:font-size-complex="10pt" style:language-complex="zxx" style:country-complex="none" style:font-weight-complex="normal"/>
    </style:style>
    <style:style style:name="T39" style:family="text">
      <style:text-properties fo:font-variant="normal" fo:text-transform="none" style:use-window-font-color="true" loext:opacity="0%" style:font-name="Times New Roman" fo:font-size="10pt" fo:language="en" fo:country="US" fo:font-style="italic" fo:font-weight="normal" officeooo:rsid="001c43c3" style:letter-kerning="true" style:font-name-asian="DejaVu Sans" style:font-size-asian="10pt" style:language-asian="zxx" style:country-asian="none" style:font-style-asian="italic" style:font-weight-asian="normal" style:font-name-complex="DejaVu Sans" style:font-size-complex="10pt" style:language-complex="zxx" style:country-complex="none" style:font-style-complex="italic" style:font-weight-complex="normal"/>
    </style:style>
    <style:style style:name="T40" style:family="text">
      <style:text-properties fo:font-variant="normal" fo:text-transform="none" fo:font-size="10pt" fo:language="en" fo:country="US" fo:font-weight="normal" officeooo:rsid="002576d4" style:font-size-asian="10pt" style:language-asian="zxx" style:country-asian="none" style:font-weight-asian="normal" style:font-size-complex="10pt" style:language-complex="zxx" style:country-complex="none" style:font-weight-complex="normal"/>
    </style:style>
    <style:style style:name="T41" style:family="text">
      <style:text-properties fo:font-variant="normal" fo:text-transform="none" fo:font-size="10pt" fo:language="en" fo:country="US" fo:font-weight="normal" officeooo:rsid="0047f3c4" style:font-size-asian="10pt" style:language-asian="zxx" style:country-asian="none" style:font-weight-asian="normal" style:font-size-complex="10pt" style:language-complex="zxx" style:country-complex="none" style:font-weight-complex="normal"/>
    </style:style>
    <style:style style:name="T42" style:family="text">
      <style:text-properties fo:font-variant="normal" fo:text-transform="none" fo:font-size="10pt" fo:language="en" fo:country="US" fo:font-weight="normal" officeooo:rsid="002d86f9" style:font-size-asian="10pt" style:language-asian="zxx" style:country-asian="none" style:font-weight-asian="normal" style:font-size-complex="10pt" style:language-complex="zxx" style:country-complex="none" style:font-weight-complex="normal"/>
    </style:style>
    <style:style style:name="T43" style:family="text">
      <style:text-properties officeooo:rsid="006ff4ee"/>
    </style:style>
    <style:style style:name="T44" style:family="text">
      <style:text-properties officeooo:rsid="007761f6"/>
    </style:style>
    <style:style style:name="T45" style:family="text">
      <style:text-properties fo:font-style="normal" officeooo:rsid="0047f3c4" style:font-style-asian="normal" style:font-style-complex="normal"/>
    </style:style>
    <style:style style:name="T46" style:family="text">
      <style:text-properties style:font-name-asian="Times New Roman" style:font-name-complex="Times New Roman"/>
    </style:style>
    <style:style style:name="T47" style:family="text">
      <style:text-properties fo:font-size="11pt" officeooo:rsid="006c398b" style:font-size-asian="11pt" style:font-size-complex="11pt"/>
    </style:style>
    <style:style style:name="T48" style:family="text">
      <style:text-properties fo:font-size="10pt" officeooo:rsid="006c398b" style:font-size-asian="10pt" style:font-size-complex="10pt"/>
    </style:style>
    <style:style style:name="T49" style:family="text">
      <style:text-properties fo:font-weight="bold" officeooo:rsid="002cb545" style:font-weight-asian="bold" style:font-weight-complex="bold"/>
    </style:style>
    <style:style style:name="T50" style:family="text">
      <style:text-properties fo:font-size="11pt" style:text-underline-style="none" fo:font-weight="normal" officeooo:rsid="006e2ce4" style:font-size-asian="11pt" style:font-weight-asian="normal" style:font-size-complex="11pt" style:font-weight-complex="normal"/>
    </style:style>
    <style:style style:name="T51" style:family="text">
      <style:text-properties fo:font-size="11pt" style:text-underline-style="solid" style:text-underline-width="auto" style:text-underline-color="font-color" style:font-size-asian="11pt" style:font-size-complex="11pt"/>
    </style:style>
    <style:style style:name="T52" style:family="text">
      <style:text-properties fo:font-size="11pt" officeooo:rsid="006e2ce4" style:font-size-asian="11pt" style:font-size-complex="11pt"/>
    </style:style>
    <style:style style:name="T53" style:family="text">
      <style:text-properties fo:language="en" fo:country="US" fo:font-weight="bold" style:language-asian="zxx" style:country-asian="none" style:font-weight-asian="bold" style:language-complex="zxx" style:country-complex="none" style:font-weight-complex="bold"/>
    </style:style>
    <style:style style:name="T54" style:family="text">
      <style:text-properties officeooo:rsid="005c307a"/>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524cm" fo:text-indent="-0.635cm" fo:margin-left="1.524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59cm" fo:text-indent="-0.635cm" fo:margin-left="2.159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94cm" fo:text-indent="-0.635cm" fo:margin-left="2.79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29cm" fo:text-indent="-0.635cm" fo:margin-left="3.429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64cm" fo:text-indent="-0.635cm" fo:margin-left="4.064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99cm" fo:text-indent="-0.635cm" fo:margin-left="4.699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34cm" fo:text-indent="-0.635cm" fo:margin-left="5.334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69cm" fo:text-indent="-0.635cm" fo:margin-left="5.969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04cm" fo:text-indent="-0.635cm" fo:margin-left="6.604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39cm" fo:text-indent="-0.635cm" fo:margin-left="7.239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524cm" fo:text-indent="-0.635cm" fo:margin-left="1.524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59cm" fo:text-indent="-0.635cm" fo:margin-left="2.159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94cm" fo:text-indent="-0.635cm" fo:margin-left="2.79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29cm" fo:text-indent="-0.635cm" fo:margin-left="3.429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64cm" fo:text-indent="-0.635cm" fo:margin-left="4.064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99cm" fo:text-indent="-0.635cm" fo:margin-left="4.699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34cm" fo:text-indent="-0.635cm" fo:margin-left="5.334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69cm" fo:text-indent="-0.635cm" fo:margin-left="5.969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04cm" fo:text-indent="-0.635cm" fo:margin-left="6.604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39cm" fo:text-indent="-0.635cm" fo:margin-left="7.239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524cm" fo:text-indent="-0.635cm" fo:margin-left="1.524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59cm" fo:text-indent="-0.635cm" fo:margin-left="2.159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94cm" fo:text-indent="-0.635cm" fo:margin-left="2.79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29cm" fo:text-indent="-0.635cm" fo:margin-left="3.429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64cm" fo:text-indent="-0.635cm" fo:margin-left="4.064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99cm" fo:text-indent="-0.635cm" fo:margin-left="4.699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34cm" fo:text-indent="-0.635cm" fo:margin-left="5.334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69cm" fo:text-indent="-0.635cm" fo:margin-left="5.969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04cm" fo:text-indent="-0.635cm" fo:margin-left="6.604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39cm" fo:text-indent="-0.635cm" fo:margin-left="7.239cm"/>
        </style:list-level-properties>
        <style:text-properties fo:font-family="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Greetings,</text:p>
      <text:p text:style-name="P2"/>
      <text:p text:style-name="P2"><text:span text:style-name="T1">I</text:span>’m a Drupal technical lead and hands-on senior engineer focused on complex Drupal platforms, modernization work, and practical team delivery. I’m strongest in Drupal 10/11, PHP, custom module development, migrations, configuration management, Views extensions, and the surrounding LAMP stack, with enough frontend range in CSS, HTML, and JavaScript to make sound full-stack decisions.</text:p>
      <text:p text:style-name="P2"/>
      <text:p text:style-name="P2">In recent roles, I’ve led Drupal development across enterprise and government environments, including platform upgrades, Drupal 7 to 10/11 migration work, shared module architecture, deployment workflow improvements, and site ecosystems with multiple related properties. I set technical direction, review code, remove blockers, and stay close enough to the implementation to keep decisions grounded in the actual system.</text:p>
      <text:p text:style-name="P2"/>
      <text:p text:style-name="P2">I also enjoy the people side of technical leadership. I’ve mentored junior developers into mid-level <text:span text:style-name="T1">and senior </text:span>roles. I’m comfortable supporting backlog planning, sprint cadence, capacity discussions, and day-to-day delivery when the role calls for it. My approach is steady and practical: clear standards, maintainable code, realistic planning, and a collaborative environment where developers can do good work.</text:p>
      <text:p text:style-name="P2"/>
      <text:p text:style-name="P2">I use modern AI tools as part of my engineering workflow for code analysis, refactoring support, debugging, documentation, test planning, and repository comprehension. I treat them as a productivity layer for experienced engineering work, with final judgment still grounded in maintainability, correctness, security, and fit with the existing codebase.</text:p>
      <text:p text:style-name="P2"/>
      <text:p text:style-name="P2">My resume is attached and available at emanaton.com. I’m also active in the Drupal community as emanaton on drupal.org, where I’ve contributed patches and maintained modules. I work well remotely and have extensive experience collaborating across distributed teams.</text:p>
      <text:p text:style-name="P2"/>
      <text:p text:style-name="P2">You can reach me by phone or email at your convenience. I’d welcome the opportunity to talk further about how I can contribute. Thank you for your time and consideration.</text:p>
      <text:p text:style-name="P3"/>
      <text:p text:style-name="P3">Cordially Yours,</text:p>
      <text:p text:style-name="P3"/>
      <text:p text:style-name="P3">Sean P. O. MacCath-Moran</text:p>
      <text:p text:style-name="P4"><text:span text:style-name="T2"><text:s/></text:span><text:a xlink:type="simple" xlink:href="http://www.emanaton.com/cv?utm_campaign=onlinecv&amp;utm_source=website&amp;utm_medium=odt&amp;utm_content=cv&amp;utm_term=dice535478" text:style-name="Internet_20_link" text:visited-style-name="Visited_20_Internet_20_Link"><text:span text:style-name="Internet_20_link"><text:span text:style-name="T3">www.emanaton.com</text:span></text:span></text:a></text:p>
      <text:p text:style-name="P4"><text:span text:style-name="T2"><text:s/></text:span><text:a xlink:type="simple" xlink:href="mailto:sean.maccath-moran@triskelemedia.com" text:style-name="Internet_20_link" text:visited-style-name="Visited_20_Internet_20_Link"><text:span text:style-name="Internet_20_link"><text:span text:style-name="T2">sean.maccath-moran@triskelemedia.com</text:span></text:span></text:a></text:p>
      <text:p text:style-name="P3"><text:s/>(877) 622 - 2284, ext 710</text:p>
      <text:p text:style-name="P5"/>
      <text:p text:style-name="P6"><text:span text:style-name="T3"><text:s/></text:span><text:span text:style-name="T4">Linked In:</text:span><text:span text:style-name="T5"> </text:span><text:a xlink:type="simple" xlink:href="https://www.linkedin.com/in/sean-maccath-moran/" text:style-name="Internet_20_link" text:visited-style-name="Visited_20_Internet_20_Link"><text:span text:style-name="T6">linkedin.com/in/sean-maccath-moran/</text:span></text:a><text:span text:style-name="T7"> </text:span></text:p>
      <text:p text:style-name="P7" loext:marker-style-name="T8"/>
      <text:p text:style-name="P8" loext:marker-style-name="T8"><text:span text:style-name="T7"><text:s/></text:span><text:span text:style-name="T4">GitHub:</text:span><text:span text:style-name="T5"> </text:span><text:a xlink:type="simple" xlink:href="https://github.com/emanaton" text:style-name="Internet_20_link" text:visited-style-name="Visited_20_Internet_20_Link"><text:span text:style-name="T6">github.com/emanaton</text:span></text:a><text:span text:style-name="T7"> </text:span></text:p>
      <text:p text:style-name="P7" loext:marker-style-name="T8"/>
      <text:p text:style-name="P8" loext:marker-style-name="T8"><text:span text:style-name="T7"><text:s/></text:span><text:span text:style-name="T4">Drupal.org:</text:span><text:span text:style-name="T5"> </text:span><text:a xlink:type="simple" xlink:href="https://www.drupal.org/u/emanaton" text:style-name="Internet_20_link" text:visited-style-name="Visited_20_Internet_20_Link"><text:span text:style-name="T6">drupal.org/u/emanaton</text:span></text:a><text:span text:style-name="T7"> </text:span></text:p>
      <text:p text:style-name="P3"/>
      <text:p text:style-name="P9"><text:span text:style-name="T9">I’m a </text:span><text:span text:style-name="T10">Lead Drupal Developer specializing in complex high-traffic Drupal platforms, Drupal 10/11/n development, custom module architecture, API integrations, technical leadership, Drupal migrations, and practical delivery support. </text:span><text:span text:style-name="T9">I’ve l</text:span><text:span text:style-name="T10">ed Drupal work for federal, enterprise, nonprofit, and public-facing platforms, including </text:span><text:a xlink:type="simple" xlink:href="https://www.cfainstitute.org/" text:style-name="Internet_20_link" text:visited-style-name="Visited_20_Internet_20_Link"><text:span text:style-name="T10">cfainstitute.org</text:span></text:a><text:span text:style-name="T10">, which serves approximately 250k unique visitors per day with periodic surges to approximately 580k, and a 10-site </text:span><text:a xlink:type="simple" xlink:href="https://www.hrsa.gov/" text:style-name="Internet_20_link" text:visited-style-name="Visited_20_Internet_20_Link"><text:span text:style-name="T10">HRSA</text:span></text:a><text:span text:style-name="T10">/HHS ecosystem serving approximately 35k unique visitors per day and 1M unique visitors per month.</text:span></text:p>
      <text:p text:style-name="P10"/>
      <text:p text:style-name="P11">Core Strengths:</text:p>
      <text:p text:style-name="P12">Drupal 10/11 development; Drupal 7-to-10 migrations; Drupal architecture; custom module development; shared module architecture; <text:span text:style-name="T11">Drupal core</text:span> plugins; code-driven configuration; PHP/LAMP; Sass/CSS; JavaScript; Apache Solr; AWS integrations; APIs; deployment workflows; Git workflow design; technical leadership; code review; mentoring; Scrum delivery.</text:p>
      <text:p text:style-name="P12"/>
      <text:p text:style-name="P13">Experience</text:p>
      <text:p text:style-name="P14"><text:span text:style-name="T12">Lead Developer </text:span><text:span text:style-name="T13">(</text:span><text:span text:style-name="T14">&amp; </text:span><text:span text:style-name="T15">Scrum Master</text:span><text:span text:style-name="T13">)</text:span></text:p>
      <text:p text:style-name="P15"><text:span text:style-name="T16">CFA (Chartered Financial Analyst)</text:span><text:span text:style-name="T17"> <text:s/>» <text:s/>Alexandria, VA, USA <text:s/>» <text:s/></text:span><text:span text:style-name="T18">October</text:span><text:span text:style-name="T17"> </text:span><text:span text:style-name="T19">202</text:span><text:span text:style-name="T20">5</text:span><text:span text:style-name="T17"> ~ </text:span><text:span text:style-name="T18">Present</text:span></text:p>
      <text:list text:style-name="List_20_1">
        <text:list-item>
          <text:p text:style-name="P16">Lead Drupal development or <text:a xlink:type="simple" xlink:href="https://cfainstitute.org/" text:style-name="Internet_20_link" text:visited-style-name="Visited_20_Internet_20_Link">cfainstitute.org</text:a>, a high-traffic enterprise website serving approximately 250k unique visitors per day, with periodic surges to approximately 580k unique visitors per day during events such as exam score releases.</text:p>
        </text:list-item>
        <text:list-item>
          <text:p text:style-name="P17">Define Drupal architecture, coding standards, and maintainable development practices for a 5-person enterprise website team within a 12-person multi-site support group.</text:p>
        </text:list-item>
        <text:list-item>
          <text:p text:style-name="P18">Maintain the Drupal 10-to-11 upgrade deployed in January 2026 and improve deployment workflows using code-driven configuration.</text:p>
        </text:list-item>
        <text:list-item>
          <text:p text:style-name="P18">Own development across 1 primary site, <text:span text:style-name="T21">2 secondary sites, </text:span>approximately 6 custom site modules, 15 shared company modules, and 4 custom APIs/integrations.</text:p>
        </text:list-item>
        <text:list-item>
          <text:p text:style-name="P18">Developed and maintain a Gitflow-inspired, environment-aligned branching model with persistent develop, testing, and main branches; secured team buy-in and coached developers through a promotion-based release process.</text:p>
        </text:list-item>
        <text:list-item>
          <text:p text:style-name="P18">Serve as Scrum Master for backlog management, capacity planning, ceremonies, sprint cadence, and team visibility.</text:p>
        </text:list-item>
        <text:list-item>
          <text:p text:style-name="P18">Mentor developers through code review, implementation guidance, blocker removal, and technical decision-making.</text:p>
        </text:list-item>
        <text:list-item>
          <text:p text:style-name="P18">Integrated AI-assisted coding tools <text:span text:style-name="T21">(</text:span>including <text:span text:style-name="T21">Cursor, </text:span>GitHub, Copilot, and Lumo<text:span text:style-name="T21">)</text:span> into development workflows to accelerate delivery and improve code quality.</text:p>
        </text:list-item>
        <text:list-item>
          <text:p text:style-name="P18">Championed and mentored the team in practical AI workflows for coding, debugging, safe Git manipulation, report writing, peer review, and running CI against local code to improve individual and team productivity.</text:p>
        </text:list-item>
      </text:list>
      <text:p text:style-name="P19"><text:span text:style-name="T22">LAMP (Linux Apache MySQL PHP), Drupal (</text:span><text:span text:style-name="T23">10</text:span><text:span text:style-name="T22"> &amp; </text:span><text:span text:style-name="T23">11</text:span><text:span text:style-name="T22">), </text:span><text:span text:style-name="T24">DDEV</text:span><text:span text:style-name="T22">, </text:span><text:span text:style-name="T25">Site Studio, Acquia Dam, </text:span><text:span text:style-name="T22">OO JavaScript</text:span><text:span text:style-name="T26">, </text:span><text:span text:style-name="T22">MySQL,</text:span><text:span text:style-name="T27"> Cursor, PhpStorm, Lumo, Claud,</text:span><text:span text:style-name="T26"> </text:span><text:span text:style-name="T22">Telecommuting, Mentoring, </text:span><text:span text:style-name="T26">Project Management, </text:span><text:span text:style-name="T22">CSS, GIT, Technical and Business Writing</text:span></text:p>
      <text:p text:style-name="P20">Senior Drupal Engineer <text:span text:style-name="T28">(Short Term Contract</text:span><text:span text:style-name="T29">)</text:span></text:p>
      <text:p text:style-name="P21"><text:span text:style-name="T30">Forum One</text:span><text:span text:style-name="T31"> <text:s/>» <text:s/>Alexandria, VA, USA <text:s/>» <text:s/></text:span><text:span text:style-name="T30">July</text:span><text:span text:style-name="T31"> </text:span><text:span text:style-name="T30">2025</text:span><text:span text:style-name="T31"> ~ </text:span><text:span text:style-name="T32">October 202</text:span><text:span text:style-name="T33">5</text:span></text:p>
      <text:list text:continue-numbering="true" text:style-name="List_20_1">
        <text:list-item>
          <text:p text:style-name="P22">Led Drupal 7-to-10 migration work for <text:a xlink:type="simple" xlink:href="https://archives.gov/" text:style-name="Internet_20_link" text:visited-style-name="Visited_20_Internet_20_Link">archives.gov</text:a> (NARA / The U.S. National Archives and Records Administration) as part of a 3-person implementation team, focusing on data integrity, workflow continuity, and maintainable migration tooling.</text:p>
        </text:list-item>
        <text:list-item>
          <text:p text:style-name="P22">Built custom migration tooling across approximately 8 custom site modules and 1 custom API/integration, leveraging LLMs <text:span text:style-name="T21">(via </text:span>PhpStorm<text:span text:style-name="T21">)</text:span> to rapidly develop migration templates.</text:p>
        </text:list-item>
        <text:list-item>
          <text:p text:style-name="P22">Partnered with technical leads and stakeholders to validate migration behavior and reduce transition risk.</text:p>
        </text:list-item>
      </text:list>
      <text:p text:style-name="P23"><text:span text:style-name="T22">LAMP (Linux Apache MySQL PHP), Drupal (</text:span><text:span text:style-name="T24">7</text:span><text:span text:style-name="T22"> &amp; </text:span><text:span text:style-name="T24">10</text:span><text:span text:style-name="T22">), </text:span><text:span text:style-name="T24">DDEV</text:span><text:span text:style-name="T22">, OO JavaScript</text:span><text:span text:style-name="T26">, </text:span><text:span text:style-name="T22">MySQL</text:span><text:span text:style-name="T27">, PhpStorm, Claud</text:span><text:span text:style-name="T22">,</text:span><text:span text:style-name="T26"> </text:span><text:span text:style-name="T22">Telecommuting, Mentoring, </text:span><text:span text:style-name="T26">Project Management, </text:span><text:span text:style-name="T22">CSS, GIT, Technical and Business Writing</text:span></text:p>
      <text:p text:style-name="P24"><text:soft-page-break/>Lead Developer<text:span text:style-name="T34"> </text:span><text:span text:style-name="T28">(</text:span><text:span text:style-name="T35">Agency Spanning Project</text:span><text:span text:style-name="T29">)</text:span></text:p>
      <text:p text:style-name="P25"><text:span text:style-name="T36">Forum One / IQ S</text:span><text:span text:style-name="T37">olutions</text:span><text:span text:style-name="T38"> </text:span>(HRSA contract)<text:span text:style-name="T38"> » <text:s/>Alexandria / </text:span><text:span text:style-name="T39">Bethesda</text:span><text:span text:style-name="T38">, USA <text:s/>» <text:s/>October </text:span><text:span text:style-name="T40">20</text:span><text:span text:style-name="T41">18</text:span><text:span text:style-name="T38"> ~ </text:span><text:span text:style-name="T42">July 2025</text:span></text:p>
      <text:list text:continue-numbering="true" text:style-name="List_20_1">
        <text:list-item>
          <text:p text:style-name="P26">Led Drupal development for a Public Trust-cleared HRSA/HHS portfolio of 10 federal websites serving approximately 35k unique visitors per day and 1M unique visitors per month.</text:p>
        </text:list-item>
        <text:list-item>
          <text:p text:style-name="P27">Directed an 8-person Drupal delivery team across front-end development, back-end development, content management, QA, and technical implementation.</text:p>
        </text:list-item>
        <text:list-item>
          <text:p text:style-name="P27">Owned development across approximately 40 custom site modules, 25 shared company modules, 25 custom APIs/integrations, 35 repositories, 20 content types, and 30 paragraph types.</text:p>
        </text:list-item>
        <text:list-item>
          <text:p text:style-name="P27">Refined branching and deployment workflows across approximately 35 repositories, standardizing release practices across multiple platforms, vendors, and development/test/stage/production environments to improve stability and reliability.</text:p>
        </text:list-item>
        <text:list-item>
          <text:p text:style-name="P28">Acted as an early adopter of LLM integration and testing, introducing AI development tools for team evaluation and leading discussions on their practical benefits, risks, and potential role in development workflows.</text:p>
        </text:list-item>
        <text:list-item>
          <text:p text:style-name="P27">Built and maintained shared Drupal modules and reusable components across the HRSA website ecosystem.</text:p>
        </text:list-item>
        <text:list-item>
          <text:p text:style-name="P27">Developed custom Drupal functionality including content-driven block visibility, Views plugins, APIs, data integrations, and public-facing interactive features.</text:p>
        </text:list-item>
        <text:list-item>
          <text:p text:style-name="P27"><text:span text:style-name="T43">S</text:span>upported a two-week deployment cadence across the HRSA ecosystem, contributing to approximately 26 deployments per year.</text:p>
        </text:list-item>
        <text:list-item>
          <text:p text:style-name="P27">Coordinated technical delivery with approximately 15 editors and 20 stakeholders across federal web properties.</text:p>
        </text:list-item>
        <text:list-item>
          <text:p text:style-name="P28">Mentored developers through code review, architecture discussion, implementation support, <text:span text:style-name="T44">LLM integration, </text:span>and day-to-day technical decision-making. </text:p>
        </text:list-item>
      </text:list>
      <text:p text:style-name="P29"><text:span text:style-name="T22">LAMP (Linux Apache MySQL PHP), Drupal (</text:span><text:span text:style-name="T45">7, </text:span><text:span text:style-name="T22">8, </text:span><text:span text:style-name="T26">9, 10,</text:span><text:span text:style-name="T22"> &amp; </text:span><text:span text:style-name="T26">11</text:span><text:span text:style-name="T22">), </text:span><text:span text:style-name="T26">Lando</text:span><text:span text:style-name="T22">, Docker/ddev, OO JavaScript, </text:span><text:span text:style-name="T26">React, </text:span><text:span text:style-name="T22">MySQL, Laravel, Amazon Web Services (AWS), Visual Studio Code, Node.js, Jenkins, Buildkite, </text:span><text:span text:style-name="T26">Bash Scripting, Ghost Inspector, </text:span><text:span text:style-name="T22">Telecommuting, Mentoring, </text:span><text:span text:style-name="T26">Project Management, </text:span><text:span text:style-name="T22">CSS, GIT, Technical and Business Writing</text:span></text:p>
      <text:p text:style-name="P30">Senior Web Application Engineer<text:span text:style-name="T34"> </text:span><text:span text:style-name="T28">(Short Term Contract</text:span><text:span text:style-name="T29">)</text:span></text:p>
      <text:p text:style-name="P31">Qase <text:s/>» <text:s/>Vancouver, British Columbia, Canada <text:s/>» <text:s/>May 2018 ~ October 2018</text:p>
      <text:list text:continue-numbering="true" text:style-name="List_20_1">
        <text:list-item>
          <text:p text:style-name="P27">Led development for `qase.org` as part of a 5-person distributed team including 3 developers and a project manager.</text:p>
        </text:list-item>
        <text:list-item>
          <text:p text:style-name="P27">Built and maintained approximately 6 custom site modules and 4 custom APIs/integrations.</text:p>
        </text:list-item>
        <text:list-item>
          <text:p text:style-name="P27">Implemented third-party integrations and supported core application development.</text:p>
        </text:list-item>
        <text:list-item>
          <text:p text:style-name="P27">Provided code review and technical guidance to improve implementation consistency and quality.</text:p>
        </text:list-item>
      </text:list>
      <text:p text:style-name="P32">LAMP (Linux Apache MySQL PHP), Drupal (7 &amp; 8), Apache Solr, OO JavaScript, Laravel, MySQL, MSSQL, Telecommuting, Mentoring, CSS, GIT, Technical and Business Writing</text:p>
      <text:p text:style-name="P33">Senior Web Application Engineer</text:p>
      <text:p text:style-name="P31">New Target <text:s/>» <text:s/>Alexandria, VA, USA <text:s/>» <text:s/>December 2015 ~ March 2018</text:p>
      <text:list text:continue-numbering="true" text:style-name="List_20_1">
        <text:list-item>
          <text:p text:style-name="P27">Built data-driven systems across approximately 8 sites, 12 custom site modules, and 10 custom APIs/integrations.</text:p>
        </text:list-item>
        <text:list-item>
          <text:p text:style-name="P27">Developed the multi-source “Data Exchange” integration platform.</text:p>
        </text:list-item>
        <text:list-item>
          <text:p text:style-name="P27">Developed a Solr-backed data store for a Drupal-based CRM.</text:p>
        </text:list-item>
        <text:list-item>
          <text:p text:style-name="P27">Built custom CRM functionality for client organizations.</text:p>
        </text:list-item>
        <text:list-item>
          <text:p text:style-name="P27">Provided architecture and implementation guidance during team transitions.</text:p>
        </text:list-item>
      </text:list>
      <text:p text:style-name="P34">LAMP (Linux Apache MySQL PHP), Drupal (7 &amp; 8), Apache Solr, OO JavaScript, Laravel, MySQL, MSSQL, Telecommuting, Mentoring, CSS, GIT, Technical and Business Writing</text:p>
      <text:p text:style-name="P35">Senior Web Application Engineer</text:p>
      <text:p text:style-name="P36">Phase2 <text:s/>» <text:s/>Alexandria, VA, USA <text:s/>» <text:s/>March 2013 ~ October 2015<text:span text:style-name="T38"/></text:p>
      <text:list text:continue-numbering="true" text:style-name="List_20_1">
        <text:list-item>
          <text:p text:style-name="P37">Developed large Drupal migrations and multi-site platforms for clients including NCAA, Georgia Tech, and The Nation.</text:p>
        </text:list-item>
        <text:list-item>
          <text:p text:style-name="P37">Built and supported approximately 6 sites, 10 custom site modules, and 10 custom APIs/integrations.</text:p>
        </text:list-item>
        <text:list-item>
          <text:p text:style-name="P37">Built custom search and indexing systems, including a Drupal-integrated crawler that extended Solr capabilities.</text:p>
        </text:list-item>
      </text:list>
      <text:p text:style-name="P38">LAMP (Linux Apache MySQL PHP), Drupal (6, 7, &amp; 8), Apache Solr, Nutch, OO JavaScript, MySQL, Vagrant, Jenkins, Telecommuting, Mentoring, CSS, GIT, Technical and Business Writing</text:p>
      <text:p text:style-name="P39"><text:soft-page-break/>Education</text:p>
      <text:p text:style-name="P40">Zend <text:span text:style-name="T10">Certified</text:span> Engineer</text:p>
      <text:p text:style-name="P41">Zend Technologies, Inc.</text:p>
      <text:p text:style-name="P40">Bachelor of Science in Computer Science</text:p>
      <text:p text:style-name="P41"><text:span text:style-name="T46"><text:s/></text:span>University of Maine</text:p>
      <text:p text:style-name="P41"/>
      <text:p text:style-name="P42">Work Samples</text:p>
      <text:p text:style-name="P43">Professional Project Portfolio</text:p>
      <text:list text:style-name="L1">
        <text:list-item>
          <text:p text:style-name="P44"><text:span text:style-name="Strong_20_Emphasis"><text:span text:style-name="T10">HRSA Website Suite</text:span></text:span><text:span text:style-name="T10">: Led Drupal development for 10 federal websites, including </text:span><text:a xlink:type="simple" xlink:href="https://hrsa.gov/" text:style-name="Internet_20_link" text:visited-style-name="Visited_20_Internet_20_Link"><text:span text:style-name="T10">hrsa.gov</text:span></text:a><text:span text:style-name="T10">, </text:span><text:a xlink:type="simple" xlink:href="https://bhw.hrsa.gov/" text:style-name="Internet_20_link" text:visited-style-name="Visited_20_Internet_20_Link"><text:span text:style-name="T10">bhw.hrsa.gov</text:span></text:a><text:span text:style-name="T10">, </text:span><text:a xlink:type="simple" xlink:href="https://bphc.hrsa.gov/" text:style-name="Internet_20_link" text:visited-style-name="Visited_20_Internet_20_Link"><text:span text:style-name="T10">bphc.hrsa.gov</text:span></text:a><text:span text:style-name="T10">, </text:span><text:a xlink:type="simple" xlink:href="https://bloodstemcell.hrsa.gov/" text:style-name="Internet_20_link" text:visited-style-name="Visited_20_Internet_20_Link"><text:span text:style-name="T10">bloodstemcell.hrsa.gov</text:span></text:a><text:span text:style-name="T10">, </text:span><text:a xlink:type="simple" xlink:href="https://mchb.hrsa.gov/" text:style-name="Internet_20_link" text:visited-style-name="Visited_20_Internet_20_Link"><text:span text:style-name="T10">mchb.hrsa.gov</text:span></text:a><text:span text:style-name="T10">, </text:span><text:a xlink:type="simple" xlink:href="https://newbornscreening.hrsa.gov/" text:style-name="Internet_20_link" text:visited-style-name="Visited_20_Internet_20_Link"><text:span text:style-name="T10">newbornscreening.hrsa.gov</text:span></text:a><text:span text:style-name="T10">, </text:span><text:a xlink:type="simple" xlink:href="https://nhsc.hrsa.gov/" text:style-name="Internet_20_link" text:visited-style-name="Visited_20_Internet_20_Link"><text:span text:style-name="T10">nhsc.hrsa.gov</text:span></text:a><text:span text:style-name="T10">, </text:span><text:a xlink:type="simple" xlink:href="https://organdonor.gov/" text:style-name="Internet_20_link" text:visited-style-name="Visited_20_Internet_20_Link"><text:span text:style-name="T10">organdonor.gov</text:span></text:a><text:span text:style-name="T10">, </text:span><text:a xlink:type="simple" xlink:href="https://poisonhelp.hrsa.gov/" text:style-name="Internet_20_link" text:visited-style-name="Visited_20_Internet_20_Link"><text:span text:style-name="T10">poisonhelp.hrsa.gov</text:span></text:a><text:span text:style-name="T10">, </text:span><text:span text:style-name="T47">and </text:span><text:a xlink:type="simple" xlink:href="https://ryanwhite.hrsa.gov/" text:style-name="Internet_20_link" text:visited-style-name="Visited_20_Internet_20_Link"><text:span text:style-name="T10">ryanwhite.hrsa.gov</text:span></text:a><text:span text:style-name="T10">.</text:span></text:p>
        </text:list-item>
      </text:list>
      <text:list text:style-name="L2">
        <text:list-item>
          <text:p text:style-name="P45"><text:a xlink:type="simple" xlink:href="https://drupal.tv/events/drupal-govcon/drupal-govcon-2023/extending-views-custom-settings" text:style-name="Internet_20_link" text:visited-style-name="Visited_20_Internet_20_Link"><text:span text:style-name="Strong_20_Emphasis"><text:span text:style-name="T10">Drupal GovCon 2023: Extending Views with Custom Settings</text:span></text:span></text:a><text:span text:style-name="T10">: </text:span><text:span text:style-name="T47">Presented a live-coded technical session to approximately 50 in-person developers, plus remote attendees, on extending Drupal Views with </text:span><text:span text:style-name="Source_20_Text"><text:span text:style-name="T48">DisplayExtenderPluginBase</text:span></text:span><text:span text:style-name="T47"> to solve complex government website integration challenges.</text:span></text:p>
        </text:list-item>
        <text:list-item>
          <text:p text:style-name="P46"><text:a xlink:type="simple" xlink:href="https://csmaccath.com/" text:style-name="Internet_20_link" text:visited-style-name="Visited_20_Internet_20_Link"><text:span text:style-name="T49">Folklore &amp; Fiction</text:span></text:a>: Architected, designed, developed, migrated, and modernized a long-term Drupal author platform. </text:p>
        </text:list-item>
        <text:list-item>
          <text:p text:style-name="P45"><text:a xlink:type="simple" xlink:href="http://yourveganfallacyis.com/" text:style-name="Internet_20_link" text:visited-style-name="Visited_20_Internet_20_Link"><text:span text:style-name="Strong_20_Emphasis"><text:span text:style-name="T10">Your Vegan Fallacy Is</text:span></text:span></text:a><text:span text:style-name="T10">: Led development, internationalization coordination, and theme architecture. </text:span></text:p>
        </text:list-item>
      </text:list>
      <text:p text:style-name="P43">Open Source Contributions on Drupal.org</text:p>
      <text:list text:style-name="L3">
        <text:list-item>
          <text:p text:style-name="P47"><text:span text:style-name="Strong_20_Emphasis"><text:span text:style-name="T50">Built </text:span></text:span><text:a xlink:type="simple" xlink:href="https://www.drupal.org/project/email_control" text:style-name="Internet_20_link" text:visited-style-name="Visited_20_Internet_20_Link"><text:span text:style-name="Strong_20_Emphasis"><text:span text:style-name="T51">Email Control</text:span></text:span></text:a><text:span text:style-name="T10">, a Drupal module for granular control over email delivery.</text:span></text:p>
        </text:list-item>
        <text:list-item>
          <text:p text:style-name="P47"><text:span text:style-name="T52">Built </text:span><text:a xlink:type="simple" xlink:href="https://www.drupal.org/project/views_column_control" text:style-name="Internet_20_link" text:visited-style-name="Visited_20_Internet_20_Link"><text:span text:style-name="Strong_20_Emphasis"><text:span text:style-name="T10">View Column Control</text:span></text:span></text:a><text:span text:style-name="T10">, a Drupal Views extension for advanced column configuration.</text:span></text:p>
        </text:list-item>
        <text:list-item>
          <text:p text:style-name="P47"><text:span text:style-name="T52">Built </text:span><text:a xlink:type="simple" xlink:href="https://www.drupal.org/sandbox/emanaton/2931881" text:style-name="Internet_20_link" text:visited-style-name="Visited_20_Internet_20_Link"><text:span text:style-name="Strong_20_Emphasis"><text:span text:style-name="T10">Views SOL Filter</text:span></text:span></text:a><text:span text:style-name="T10">, a Drupal Views filter implementation for advanced filtering requirements. </text:span></text:p>
          <text:p text:style-name="P48"/>
        </text:list-item>
      </text:list>
      <text:p text:style-name="P39">Contact</text:p>
      <text:p text:style-name="P49">Thank you for giving me the opportunity to present my skills to you. I'm authorized to work in the U.S. and in Canada without hindrance. Please contact me soon to discuss the ways I can immediately fulfill your needs. I am most available between the hours of 8:00am to 9:00pm EST.</text:p>
      <text:p text:style-name="P49"/>
      <text:p text:style-name="P50">Phone: (877) 622 - 2284, ext 710</text:p>
      <text:p text:style-name="P51"><text:span text:style-name="T53">E-mail: </text:span><text:a xlink:type="simple" xlink:href="mailto:sean.maccath-moran@triskelemedia.com" text:style-name="Internet_20_link" text:visited-style-name="Visited_20_Internet_20_Link"><text:span text:style-name="Internet_20_link"><text:span text:style-name="T53">sean.maccath-moran@triskelemedia.com</text:span></text:span></text:a></text:p>
      <text:p text:style-name="P52"><text:span text:style-name="T3">Web: </text:span><text:a xlink:type="simple" xlink:href="http://www.emanaton.com/cv?utm_campaign=onlinecv&amp;utm_source=website&amp;utm_medium=odt&amp;utm_content=cv&amp;utm_term=dice535478" text:style-name="Internet_20_link" text:visited-style-name="Visited_20_Internet_20_Link"><text:span text:style-name="Internet_20_link"><text:span text:style-name="T3">www.emanaton.com</text:span></text:span></text:a></text:p>
      <text:p text:style-name="P53"/>
      <text:p text:style-name="P50">Postal:</text:p>
      <table:table table:name="Table2" table:style-name="Table2">
        <table:table-column table:style-name="Table2.A"/>
        <table:table-column table:style-name="Table2.B"/>
        <table:table-row table:style-name="Table2.1">
          <table:table-cell table:style-name="Table2.A1" office:value-type="string">
            <text:p text:style-name="P54">United States:</text:p>
            <text:p text:style-name="P55"><text:s text:c="2"/>Sean P. O. MacCath Moran</text:p>
            <text:p text:style-name="P55"><text:s text:c="2"/>449 Broadway #224</text:p>
            <text:p text:style-name="P55"><text:s text:c="2"/>Bangor, ME 044<text:span text:style-name="T54">01</text:span></text:p>
            <text:p text:style-name="P55"><text:s text:c="2"/>United States</text:p>
          </table:table-cell>
          <table:table-cell table:style-name="Table2.A1" office:value-type="string">
            <text:p text:style-name="P54">Canada:</text:p>
            <text:p text:style-name="P55"><text:s text:c="2"/>Sean P. O. MacCath Moran</text:p>
            <text:p text:style-name="P55"><text:s text:c="2"/>P.O. Box 233</text:p>
            <text:p text:style-name="P55"><text:s text:c="2"/>Baddeck, NS B0E 1B0</text:p>
            <text:p text:style-name="P55"><text:s text:c="2"/>Canada</text:p>
          </table:table-cell>
        </table:table-row>
      </table:table>
      <text:p text:style-name="P56"/>
      <text:p text:style-name="P5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pleSystemUIFont" svg:font-family="AppleSystemUIFont"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ourier New" svg:font-family="'Courier New'" style:font-family-generic="modern" style:font-pitch="fixed"/>
    <style:font-face style:name="DejaVu Sans" svg:font-family="'DejaVu Sans'" style:font-pitch="variable"/>
    <style:font-face style:name="Droid Sans" svg:font-family="'Droid Sans'" style:font-family-generic="system"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Hindi" svg:font-family="'Lohit Hindi'" style:font-family-generic="system" style:font-pitch="variable"/>
    <style:font-face style:name="Songti SC" svg:font-family="'Songti SC'" style:font-family-generic="system" style:font-pitch="variable"/>
    <style:font-face style:name="StarSymbol" svg:font-family="StarSymbol, 'Arial Unicode MS'"/>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CA" style:font-name-asian="Droid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Times New Roman" fo:font-size="12pt" fo:language="en" fo:country="CA" style:font-name-asian="Droid Sans" style:font-size-asian="10.5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hyphenation-keep="auto" loext:hyphenation-keep-type="column"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en" fo:country="GB" style:letter-kerning="true" style:font-name-asian="DejaVu Sans" style:font-family-asian="'DejaVu Sans'" style:font-pitch-asian="variable" style:font-size-asian="12pt" style:language-asian="zxx" style:country-asian="none" style:font-name-complex="DejaVu Sans" style:font-family-complex="'DejaVu Sans'" style:font-pitch-complex="variable" style:font-size-complex="12pt" style:language-complex="zxx" style:country-complex="none"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DejaVu Sans" style:font-family-asian="'DejaVu Sans'" style:font-pitch-asian="variable" style:font-size-asian="14pt" style:font-name-complex="DejaVu Sans"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chapter">
      <style:text-properties style:font-name="Times New Roman" fo:font-family="'Times New Roman'" style:font-family-generic="roman" style:font-pitch="variable" fo:font-size="24pt" fo:font-weight="bold" style:font-name-asian="DejaVu Sans" style:font-family-asian="'DejaVu Sans'" style:font-pitch-asian="variable" style:font-size-asian="24pt" style:font-weight-asian="bold" style:font-name-complex="DejaVu Sans" style:font-family-complex="'DejaVu Sans'"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Head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Qualification_20_-_20_Header" style:display-name="Qualification - Header" style:family="paragraph" style:parent-style-name="Table_20_Contents">
      <style:paragraph-properties fo:margin-left="0cm" fo:margin-right="0cm" fo:margin-top="0.152cm" fo:margin-bottom="0cm" style:contextual-spacing="false" fo:text-indent="0cm" style:auto-text-indent="false"/>
      <style:text-properties fo:font-size="9pt" fo:font-weight="bold" style:font-size-asian="9pt" style:font-weight-asian="bold" style:font-size-complex="11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alification_20_-_20_Detail" style:display-name="Qualification - Detail" style:family="paragraph" style:parent-style-name="Table_20_Contents">
      <style:paragraph-properties fo:margin-left="0.61cm" fo:margin-right="0cm" fo:margin-top="0.041cm" fo:margin-bottom="0cm" style:contextual-spacing="false" fo:text-indent="-0.25cm" style:auto-text-indent="false" text:number-lines="false" text:line-number="0"/>
      <style:text-properties fo:font-size="7pt" style:font-size-asian="7pt" style:font-size-complex="9pt"/>
    </style:style>
    <style:style style:name="Section_20_-_20_Header" style:display-name="Section - Header" style:family="paragraph" style:parent-style-name="Standard">
      <style:paragraph-properties fo:margin-top="0.254cm" fo:margin-bottom="0cm" style:contextual-spacing="false" fo:keep-with-next="always"/>
      <style:text-properties fo:font-variant="small-caps" fo:font-size="12pt" fo:font-weight="bold" style:font-size-asian="12pt" style:font-weight-asian="bold" style:font-size-complex="14pt" style:font-weight-complex="bold"/>
    </style:style>
    <style:style style:name="Experience_20_-_20_Description" style:display-name="Experience - Description" style:family="paragraph" style:parent-style-name="Standard">
      <loext:graphic-properties draw:fill="none" draw:fill-color="#cfe7f5"/>
      <style:paragraph-properties fo:margin-left="0.7cm" fo:margin-right="0cm" fo:margin-top="0.049cm" fo:margin-bottom="0cm" style:contextual-spacing="false" fo:orphans="0" fo:widows="0" fo:hyphenation-ladder-count="no-limit" fo:hyphenation-keep="auto" loext:hyphenation-keep-type="column" fo:text-indent="0cm" style:auto-text-indent="false" fo:background-color="transparent" fo:keep-with-next="always" style:text-autospace="ideograph-alpha" style:punctuation-wrap="hanging" style:line-break="strict" style:writing-mode="lr-tb">
        <style:tab-stops>
          <style:tab-stop style:position="0.799cm"/>
        </style:tab-stops>
      </style:paragraph-properties>
      <style:text-properties fo:font-variant="normal" fo:text-transform="none" fo:font-size="11pt" fo:language="en" fo:country="US" fo:font-weight="normal" officeooo:rsid="002fb29c" style:font-size-asian="11pt" style:language-asian="zxx" style:country-asian="none" style:font-weight-asian="normal" style:font-size-complex="14pt" style:language-complex="zxx" style:country-complex="none" style:font-weight-complex="normal" fo:hyphenate="false" fo:hyphenation-remain-char-count="2" fo:hyphenation-push-char-count="2" loext:hyphenation-no-caps="false" loext:hyphenation-no-last-word="false" loext:hyphenation-word-char-count="no-limit" loext:hyphenation-zone="no-limit"/>
    </style:style>
    <style:style style:name="Experience_20_-_20_Location" style:display-name="Experience - Location" style:family="paragraph" style:parent-style-name="Standard">
      <style:paragraph-properties fo:margin-left="0.254cm" fo:margin-right="0cm" fo:margin-top="0cm" fo:margin-bottom="0cm" style:contextual-spacing="false" fo:text-indent="0cm" style:auto-text-indent="false" fo:keep-with-next="always"/>
      <style:text-properties fo:font-size="10pt" fo:font-style="italic" style:font-size-asian="10pt" style:font-style-asian="italic" style:font-style-complex="italic"/>
    </style:style>
    <style:style style:name="Experience_20_-_20_Skill" style:display-name="Experience - Skill" style:family="paragraph" style:parent-style-name="Standard">
      <style:paragraph-properties fo:margin-left="1.016cm" fo:margin-right="0.254cm" fo:margin-top="0.102cm" fo:margin-bottom="0cm" style:contextual-spacing="false" fo:text-align="end" style:justify-single-word="false" fo:text-indent="0cm" style:auto-text-indent="false"/>
      <style:text-properties fo:font-variant="small-caps" fo:font-size="10pt" style:font-size-asian="10pt" style:font-size-complex="10pt"/>
    </style:style>
    <style:style style:name="Experience_20_-_20_Header" style:display-name="Experience - Header" style:family="paragraph" style:parent-style-name="Standard">
      <style:paragraph-properties fo:margin-left="0.254cm" fo:margin-right="0cm" fo:margin-top="0.356cm" fo:margin-bottom="0cm" style:contextual-spacing="false" fo:text-indent="0cm" style:auto-text-indent="false" fo:keep-with-next="always"/>
      <style:text-properties fo:font-variant="normal" fo:text-transform="none" fo:font-size="10pt" fo:font-style="normal" fo:font-weight="bold" style:font-size-asian="10pt" style:font-style-asian="normal" style:font-weight-asian="bold" style:font-size-complex="14pt" style:font-weight-complex="normal"/>
    </style:style>
    <style:style style:name="Experience_20_-_20_Sub-Description" style:display-name="Experience - Sub-Description" style:family="paragraph" style:parent-style-name="Experience_20_-_20_Description">
      <style:paragraph-properties fo:margin-left="0.508cm" fo:margin-right="0cm" fo:margin-top="0.051cm" fo:margin-bottom="0cm" style:contextual-spacing="false" fo:text-indent="0cm" style:auto-text-indent="false"/>
    </style:style>
    <style:style style:name="Qualification_20_-_20_Sub-Header" style:display-name="Qualification - Sub-Header" style:family="paragraph" style:parent-style-name="Qualification_20_-_20_Detail">
      <style:paragraph-properties fo:margin-top="0.18cm" fo:margin-bottom="0cm" style:contextual-spacing="false"/>
      <style:text-properties style:use-window-font-color="true" loext:opacity="0%" fo:font-style="italic" style:font-style-asian="italic" style:font-style-complex="italic"/>
    </style:style>
    <style:style style:name="Qualification_20_-_20_Detail-Break" style:display-name="Qualification - Detail-Break" style:family="paragraph" style:parent-style-name="Qualification_20_-_20_Detail">
      <style:paragraph-properties fo:margin-left="0.61cm" fo:margin-right="0cm" fo:margin-top="0.152cm" fo:margin-bottom="0cm" style:contextual-spacing="false" fo:text-indent="-0.254cm" style:auto-text-indent="false">
        <style:tab-stops/>
      </style:paragraph-properties>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WorkSample_20_-_20_List" style:display-name="WorkSample - List" style:family="paragraph" style:parent-style-name="Experience_20_-_20_Description">
      <style:paragraph-properties fo:line-height="115%"/>
    </style:style>
    <style:style style:name="Heading_20_4" style:display-name="Heading 4" style:family="paragraph" style:parent-style-name="Heading" style:next-style-name="Text_20_body" style:default-outline-level="4" style:list-style-name="" style:class="chapter">
      <style:paragraph-properties fo:margin-top="0.212cm" fo:margin-bottom="0.212cm" style:contextual-spacing="false"/>
      <style:text-properties style:font-name="Liberation Serif" fo:font-family="'Liberation Serif'" style:font-family-generic="roman" style:font-pitch="variable" fo:font-size="12pt" fo:font-weight="bold" style:font-name-asian="Songti SC" style:font-family-asian="'Songti SC'" style:font-family-generic-asian="system" style:font-pitch-asian="variable" style:font-size-asian="12pt" style:font-weight-asian="bold" style:font-name-complex="Arial Unicode MS" style:font-family-complex="'Arial Unicode MS'" style:font-family-generic-complex="system" style:font-pitch-complex="variable" style:font-size-complex="12pt" style:font-weight-complex="bold"/>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Experience_20_-_20_List" style:display-name="Experience - List" style:family="paragraph" style:parent-style-name="Standard" style:list-style-name="">
      <loext:graphic-properties draw:fill="none" draw:fill-color="#cfe7f5"/>
      <style:paragraph-properties fo:margin-right="0cm" fo:margin-top="0.049cm" fo:margin-bottom="0cm" style:contextual-spacing="false" fo:orphans="0" fo:widows="0" fo:hyphenation-ladder-count="no-limit" fo:hyphenation-keep="auto" loext:hyphenation-keep-type="column" fo:background-color="transparent" fo:keep-with-next="always" style:text-autospace="ideograph-alpha" style:punctuation-wrap="hanging" style:line-break="strict" style:writing-mode="lr-tb">
        <style:tab-stops>
          <style:tab-stop style:position="0.706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Resume_20_Bullets" style:display-name="Resume Bullets" style:family="paragraph" style:parent-style-name="Standard">
      <loext:graphic-properties draw:fill="none" draw:fill-color="#cfe7f5"/>
      <style:paragraph-properties fo:margin-left="0.7cm" fo:margin-right="0cm" fo:margin-top="0.101cm" fo:margin-bottom="0cm" style:contextual-spacing="false" fo:orphans="0" fo:widows="0" fo:hyphenation-ladder-count="no-limit" fo:hyphenation-keep="auto" loext:hyphenation-keep-type="column" fo:text-indent="-0.6cm" style:auto-text-indent="false" fo:background-color="transparent" style:text-autospace="ideograph-alpha" style:punctuation-wrap="hanging" style:line-break="strict" style:writing-mode="lr-tb">
        <style:tab-stops>
          <style:tab-stop style:position="0.706cm"/>
        </style:tab-stops>
      </style:paragraph-properties>
      <style:text-properties fo:font-size="11.5pt" fo:language="en" fo:country="US" style:font-size-asian="11.5pt" style:language-asian="zxx" style:country-asian="none" style:font-size-complex="11.5pt" style:language-complex="zxx" style:country-complex="none" fo:hyphenate="false" fo:hyphenation-remain-char-count="2" fo:hyphenation-push-char-count="2" loext:hyphenation-no-caps="false" loext:hyphenation-no-last-word="false" loext:hyphenation-word-char-count="no-limit" loext:hyphenation-zone="no-limit"/>
    </style:style>
    <style:style style:name="Absatz-Standardschriftart" style:family="text"/>
    <style:style style:name="WW-Absatz-Standardschriftart" style:family="text"/>
    <style:style style:name="WW-Absatz-Standardschriftart1" style:family="text"/>
    <style:style style:name="Bullet_20_Symbols" style:display-name="Bullet Symbols" style:family="text">
      <style:text-properties style:font-name="StarSymbol" fo:font-family="StarSymbol, 'Arial Unicode MS'" fo:font-size="9pt" style:font-name-asian="StarSymbol" style:font-family-asian="StarSymbol, 'Arial Unicode MS'" style:font-size-asian="9pt" style:font-name-complex="StarSymbol" style:font-family-complex="StarSymbol, 'Arial Unicode MS'" style:font-size-complex="9pt"/>
    </style:style>
    <style:style style:name="Internet_20_link" style:display-name="Internet link" style:family="text">
      <style:text-properties fo:color="#000080" loext:opacity="100%" style:text-underline-style="solid" style:text-underline-width="auto" style:text-underline-color="font-color"/>
    </style:style>
    <style:style style:name="Qualification_20_-_20_Detail_20_-_20_Spacer" style:display-name="Qualification - Detail - Spacer" style:family="text">
      <style:text-properties style:use-window-font-color="true" loext:opacity="0%" style:text-position="4% 100%" fo:font-size="7pt" style:font-size-asian="7pt" style:font-size-complex="9pt"/>
    </style:style>
    <style:style style:name="Qualification_20_-_20_Detail_20_-_20_Spec" style:display-name="Qualification - Detail - Spec" style:family="text">
      <style:text-properties style:text-position="4% 100%" fo:font-size="8pt" style:font-size-asian="8pt" style:font-size-complex="8pt"/>
    </style:style>
    <style:style style:name="Qualification_20_-_20_Detail_20_-_20_Title" style:display-name="Qualification - Detail - Title" style:family="text">
      <style:text-properties fo:font-size="9pt" fo:font-weight="bold" style:font-size-asian="9pt" style:font-weight-asian="bold" style:font-size-complex="9pt" style:font-weight-complex="bold"/>
    </style:style>
    <style:style style:name="Qualification_20_-_20_Detail_20_-_20_Sub-Title" style:display-name="Qualification - Detail - Sub-Title" style:family="text">
      <style:text-properties style:text-position="4% 100%" fo:font-size="8pt" fo:font-style="italic" fo:font-weight="normal" style:font-size-asian="8pt" style:font-style-asian="italic" style:font-weight-asian="normal" style:font-size-complex="9pt"/>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Numbering_20_Symbols" style:display-name="Numbering Symbols" style:family="text"/>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IVX" style:display-name="Numbering IVX">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3.301cm" fo:text-indent="-0.307cm" fo:margin-left="13.301cm"/>
        </style:list-level-properties>
      </text:list-level-style-number>
    </text:list-style>
    <text:list-style style:name="Numbering_20_ivx" style:display-name="Numbering ivx">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3.99cm" fo:text-indent="-0.7cm" fo:margin-left="3.99cm"/>
        </style:list-level-properties>
      </text:list-level-style-number>
      <text:list-level-style-bullet text:level="4" text:style-name="Numbering_20_Symbols" loext:num-list-format="%4%" text:bullet-char="•">
        <style:list-level-properties text:list-level-position-and-space-mode="label-alignment">
          <style:list-level-label-alignment text:label-followed-by="listtab" text:list-tab-stop-position="4.66cm" fo:text-indent="-0.66cm" fo:margin-left="4.6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5.32cm" fo:text-indent="-0.66cm" fo:margin-left="5.3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5.98cm" fo:text-indent="-0.66cm" fo:margin-left="5.98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6.639cm" fo:text-indent="-0.66cm" fo:margin-left="6.63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7.299cm" fo:text-indent="-0.66cm" fo:margin-left="7.299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7.959cm" fo:text-indent="-0.66cm" fo:margin-left="7.959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8.618cm" fo:text-indent="-0.66cm" fo:margin-left="8.618cm"/>
        </style:list-level-properties>
        <style:text-properties fo:font-family="OpenSymbol" style:font-charset="x-symbol"/>
      </text:list-level-style-bullet>
    </text:list-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fo:font-family="OpenSymbol" style:font-charset="x-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style>
    <text:list-style style:name="List_20_4" style:display-name="List 4">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fo:font-family="OpenSymbol" style:font-charset="x-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Decription_20_List" style:display-name="Decription List">
      <text:list-level-style-bullet text:level="1" text:style-name="Bullet_20_Symbols" loext:num-list-format="%1%" text:bullet-char="•">
        <style:list-level-properties text:list-level-position-and-space-mode="label-alignment">
          <style:list-level-label-alignment text:label-followed-by="listtab" text:list-tab-stop-position="1.524cm" fo:text-indent="-0.635cm" fo:margin-left="1.524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59cm" fo:text-indent="-0.635cm" fo:margin-left="2.159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94cm" fo:text-indent="-0.635cm" fo:margin-left="2.79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29cm" fo:text-indent="-0.635cm" fo:margin-left="3.429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64cm" fo:text-indent="-0.635cm" fo:margin-left="4.064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99cm" fo:text-indent="-0.635cm" fo:margin-left="4.699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34cm" fo:text-indent="-0.635cm" fo:margin-left="5.334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69cm" fo:text-indent="-0.635cm" fo:margin-left="5.969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04cm" fo:text-indent="-0.635cm" fo:margin-left="6.604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39cm" fo:text-indent="-0.635cm" fo:margin-left="7.239cm"/>
        </style:list-level-properties>
        <style:text-properties fo:font-family="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e3" style:family="table">
      <style:table-properties style:width="19.209cm" fo:margin-left="0cm" table:align="left" style:writing-mode="lr-tb"/>
    </style:style>
    <style:style style:name="Table3.A" style:family="table-column">
      <style:table-column-properties style:column-width="19.209cm"/>
    </style:style>
    <style:style style:name="Table3.1" style:family="table-row">
      <style:table-row-properties fo:keep-together="auto"/>
    </style:style>
    <style:style style:name="Table3.A1" style:family="table-cell">
      <style:table-cell-properties style:vertical-align="middle" fo:padding-left="0.025cm" fo:padding-right="0.025cm" fo:padding-top="0.051cm" fo:padding-bottom="0.051cm" fo:border="0.5pt solid #000000" style:writing-mode="lr-tb"/>
    </style:style>
    <style:style style:name="MP1" style:family="paragraph" style:parent-style-name="Header">
      <loext:graphic-properties draw:fill="solid" draw:fill-color="#000000" draw:opacity="100%"/>
      <style:paragraph-properties fo:text-align="center" style:justify-single-word="false" fo:background-color="#000000"/>
      <style:text-properties fo:font-variant="small-caps" fo:color="#ffffff" loext:opacity="100%" style:font-name="Times New Roman" fo:font-size="23.5pt" fo:letter-spacing="normal" fo:font-weight="bold" style:font-size-asian="23.5pt" style:font-weight-asian="bold" style:font-size-complex="23.5pt" style:font-weight-complex="bold"/>
    </style:style>
    <style:style style:name="MP2" style:family="paragraph" style:parent-style-name="Header">
      <style:text-properties fo:font-size="9pt" style:font-size-asian="9pt" style:font-size-complex="9pt"/>
    </style:style>
    <style:style style:name="MP3" style:family="paragraph" style:parent-style-name="Footer">
      <style:paragraph-properties fo:padding="0cm" fo:border-left="none" fo:border-right="none" fo:border-top="0.51pt solid #000000" fo:border-bottom="none">
        <style:tab-stops>
          <style:tab-stop style:position="9.678cm" style:type="center"/>
          <style:tab-stop style:position="19.048cm" style:type="right"/>
        </style:tab-stops>
      </style:paragraph-properties>
    </style:style>
    <style:style style:name="MT1" style:family="text">
      <style:text-properties fo:font-size="11pt" style:font-size-asian="11pt" style:font-size-complex="11pt"/>
    </style:style>
    <style:style style:name="MT2" style:family="text">
      <style:text-properties fo:font-size="11pt" officeooo:rsid="004f3a2c" style:font-size-asian="11pt" style:font-size-complex="11pt"/>
    </style:style>
    <style:page-layout style:name="Mpm1">
      <style:page-layout-properties fo:page-width="21.59cm" fo:page-height="27.94cm" style:num-format="1" style:print-orientation="portrait" fo:margin-top="1.071cm" fo:margin-bottom="1.071cm" fo:margin-left="1.27cm" fo:margin-right="1.27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4cm" fo:margin-left="0cm" fo:margin-right="0cm" fo:margin-bottom="1.175cm" style:dynamic-spacing="true"/>
      </style:header-style>
      <style:footer-style>
        <style:header-footer-properties fo:min-height="0.616cm" fo:margin-left="0cm" fo:margin-right="0cm" fo:margin-top="0.517cm" style:dynamic-spacing="true"/>
      </style:footer-style>
    </style:page-layout>
    <style:page-layout style:name="Mpm2">
      <style:page-layout-properties fo:page-width="21.59cm" fo:page-height="27.94cm" style:num-format="1" style:print-orientation="portrait" fo:margin-top="2.344cm" fo:margin-bottom="1.686cm" fo:margin-left="1.27cm" fo:margin-right="1.27cm" style:writing-mode="lr-tb" style:layout-grid-color="#c0c0c0" style:layout-grid-lines="37"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59cm" fo:page-height="27.94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e3" table:style-name="Table3">
          <table:table-column table:style-name="Table3.A"/>
          <table:table-row table:style-name="Table3.1">
            <table:table-cell table:style-name="Table3.A1" office:value-type="string">
              <text:p text:style-name="MP1">S <text:s/>e <text:s/>a <text:s/>n <text:s text:c="3"/>P. <text:s text:c="2"/>O. <text:s text:c="2"/>M <text:s/>a <text:s/>c <text:s/>C <text:s/>a <text:s/>t <text:s/>h <text:s/>– <text:s/>M <text:s/>o <text:s/>r <text:s/>a <text:s/>n</text:p>
            </table:table-cell>
          </table:table-row>
        </table:table>
        <text:p text:style-name="MP2"/>
      </style:header>
      <style:footer>
        <text:p text:style-name="MP3"><text:a xlink:type="simple" xlink:href="mailto:sean.maccath-moran@triskelemedia.com" text:style-name="Internet_20_link" text:visited-style-name="Visited_20_Internet_20_Link"><text:span text:style-name="Internet_20_link"><text:span text:style-name="MT1">sean.maccath-moran@triskelemedia.com</text:span></text:span></text:a><text:span text:style-name="MT1"><text:tab/>(877) 622 - 2284 </text:span><text:span text:style-name="MT2">ext. 710</text:span><text:span text:style-name="MT1"><text:tab/></text:span><text:a xlink:type="simple" xlink:href="http://www.emanaton.com/cv?utm_campaign=onlinecv&amp;utm_source=website&amp;utm_medium=odt&amp;utm_content=cv&amp;utm_term=dice535478" text:style-name="Internet_20_link" text:visited-style-name="Visited_20_Internet_20_Link"><text:span text:style-name="Internet_20_link"><text:span text:style-name="MT1">www.emanaton.com</text:span></text:span></text:a></text:p>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09-05-02T17:42:15</meta:creation-date>
    <dc:date>2026-08-18T11:44:47.856451000</dc:date>
    <meta:editing-cycles>314</meta:editing-cycles>
    <meta:editing-duration>P6DT15H17M28S</meta:editing-duration>
    <meta:generator>LibreOffice/25.2.2.2$MacOSX_AARCH64 LibreOffice_project/7370d4be9e3cf6031a51beef54ff3bda878e3fac</meta:generator>
    <meta:print-date>2026-07-04T22:01:02.534016000</meta:print-date>
    <meta:printed-by>PDF files</meta:printed-by>
    <meta:document-statistic meta:table-count="2" meta:image-count="0" meta:object-count="0" meta:page-count="4" meta:paragraph-count="105" meta:word-count="1612" meta:character-count="11699" meta:non-whitespace-character-count="10157"/>
    <meta:user-defined meta:name="Info 1"/>
    <meta:user-defined meta:name="Info 2"/>
    <meta:user-defined meta:name="Info 3"/>
    <meta:user-defined meta:name="Info 4"/>
  </office:meta>
</office:document-meta>
</file>